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1" svg:font-family="Arial, sans-serif"/>
    <style:font-face style:name="David2" svg:font-family="David"/>
    <style:font-face style:name="David1" svg:font-family="David, sans-serif"/>
    <style:font-face style:name="OpenSymbol" svg:font-family="OpenSymbol"/>
    <style:font-face style:name="Tahoma1" svg:font-family="Tahoma" style:font-family-generic="swiss"/>
    <style:font-face style:name="Times New Roman" svg:font-family="'Times New Roman'" style:font-family-generic="roman" style:font-pitch="variable"/>
    <style:font-face style:name="Arial" svg:font-family="Arial" style:font-family-generic="swiss" style:font-pitch="variable"/>
    <style:font-face style:name="David" svg:font-family="David" style:font-family-generic="swiss"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justify" style:justify-single-word="false" style:writing-mode="lr-tb"/>
      <style:text-properties style:font-name="Arial" fo:font-size="10.5pt" fo:font-weight="normal" fo:background-color="transparent" style:font-size-asian="10.5pt" style:font-weight-asian="normal" style:font-name-complex="Arial" style:font-size-complex="10.5pt" style:font-weight-complex="normal"/>
    </style:style>
    <style:style style:name="P2" style:family="paragraph" style:parent-style-name="Standard">
      <style:paragraph-properties fo:text-align="justify" style:justify-single-word="false" style:writing-mode="lr-tb"/>
      <style:text-properties style:font-name="Arial" fo:font-size="10.5pt" fo:font-weight="normal" style:font-size-asian="10.5pt" style:font-weight-asian="normal" style:font-size-complex="10.5pt" style:font-weight-complex="normal"/>
    </style:style>
    <style:style style:name="P3" style:family="paragraph" style:parent-style-name="Standard">
      <style:paragraph-properties fo:text-align="justify" style:justify-single-word="false" style:writing-mode="lr-tb"/>
      <style:text-properties style:font-name="Arial" fo:font-size="10.5pt" fo:font-weight="normal" style:font-size-asian="10.5pt" style:font-weight-asian="normal" style:font-name-complex="Arial" style:font-size-complex="10.5pt" style:font-weight-complex="normal"/>
    </style:style>
    <style:style style:name="P4" style:family="paragraph" style:parent-style-name="Standard">
      <style:paragraph-properties fo:text-align="justify" style:justify-single-word="false" style:writing-mode="lr-tb"/>
      <style:text-properties style:font-name="Arial" fo:font-size="10.5pt" fo:language="de" fo:country="DE" style:text-underline-style="none" fo:font-weight="normal" fo:background-color="transparent" style:font-size-asian="10.5pt" style:font-weight-asian="normal" style:font-name-complex="Arial" style:font-size-complex="10.5pt" style:font-weight-complex="normal"/>
    </style:style>
    <style:style style:name="P5" style:family="paragraph" style:parent-style-name="Standard">
      <style:paragraph-properties fo:text-align="justify" style:justify-single-word="false" style:writing-mode="lr-tb"/>
      <style:text-properties style:font-name="Arial" fo:font-size="10.5pt" fo:language="de" fo:country="DE" fo:font-style="normal" style:text-underline-style="none" fo:font-weight="normal" fo:background-color="transparent" style:font-size-asian="10.5pt" style:font-style-asian="normal" style:font-weight-asian="normal" style:font-name-complex="Arial" style:font-size-complex="10.5pt" style:font-style-complex="normal" style:font-weight-complex="normal"/>
    </style:style>
    <style:style style:name="P6" style:family="paragraph" style:parent-style-name="Standard">
      <style:paragraph-properties fo:text-align="justify" style:justify-single-word="false" style:writing-mode="lr-tb"/>
      <style:text-properties style:font-name="Arial" fo:font-size="10.5pt" fo:font-weight="bold" style:font-size-asian="10.5pt" style:font-weight-asian="bold" style:font-size-complex="10.5pt" style:font-weight-complex="bold"/>
    </style:style>
    <style:style style:name="P7" style:family="paragraph" style:parent-style-name="Standard">
      <style:paragraph-properties fo:text-align="justify" style:justify-single-word="false" style:writing-mode="lr-tb"/>
      <style:text-properties style:font-name="Arial" fo:font-size="10.5pt" style:text-underline-style="solid" style:text-underline-width="auto" style:text-underline-color="font-color" fo:font-weight="bold" style:font-size-asian="10.5pt" style:font-weight-asian="bold" style:font-size-complex="10.5pt" style:font-weight-complex="bold"/>
    </style:style>
    <style:style style:name="P8" style:family="paragraph" style:parent-style-name="Standard">
      <style:paragraph-properties fo:text-align="justify" style:justify-single-word="false" style:writing-mode="lr-tb"/>
      <style:text-properties style:font-name="Arial" fo:font-size="11pt" fo:language="de" fo:country="DE" style:text-underline-style="none" fo:font-weight="bold" fo:background-color="transparent" style:font-size-asian="11pt" style:font-weight-asian="bold" style:font-name-complex="Arial" style:font-size-complex="11pt" style:font-weight-complex="bold"/>
    </style:style>
    <style:style style:name="P9" style:family="paragraph" style:parent-style-name="Standard">
      <style:paragraph-properties fo:text-align="justify" style:justify-single-word="false" style:writing-mode="lr-tb"/>
      <style:text-properties style:font-name="Arial" fo:font-size="11pt" fo:font-weight="bold" fo:background-color="transparent" style:font-size-asian="11pt" style:font-weight-asian="bold" style:font-name-complex="Arial" style:font-size-complex="11pt" style:font-weight-complex="bold"/>
    </style:style>
    <style:style style:name="P10" style:family="paragraph" style:parent-style-name="Standard">
      <style:paragraph-properties fo:text-align="justify" style:justify-single-word="false" style:writing-mode="lr-tb"/>
      <style:text-properties style:font-name="Arial" fo:font-size="15pt" fo:font-weight="bold" style:font-size-asian="15pt" style:font-weight-asian="bold" style:font-size-complex="15pt" style:font-weight-complex="bold"/>
    </style:style>
    <style:style style:name="P11" style:family="paragraph" style:parent-style-name="Standard">
      <style:paragraph-properties fo:text-align="justify" style:justify-single-word="false" style:writing-mode="lr-tb"/>
      <style:text-properties style:font-name="Arial" fo:font-size="8pt" fo:font-weight="normal" style:font-size-asian="8pt" style:font-weight-asian="normal" style:font-size-complex="8pt" style:font-weight-complex="normal"/>
    </style:style>
    <style:style style:name="P12" style:family="paragraph" style:parent-style-name="Standard">
      <style:paragraph-properties fo:text-align="justify" style:justify-single-word="false" style:writing-mode="lr-tb"/>
      <style:text-properties style:font-name="Arial" fo:font-size="8pt" fo:font-weight="normal" style:font-size-asian="8pt" style:font-weight-asian="normal" style:font-name-complex="Arial" style:font-size-complex="8pt" style:font-weight-complex="normal"/>
    </style:style>
    <style:style style:name="P13" style:family="paragraph" style:parent-style-name="Standard">
      <style:paragraph-properties fo:text-align="justify" style:justify-single-word="false" style:writing-mode="lr-tb"/>
      <style:text-properties style:font-name="Arial" fo:font-size="8pt" fo:language="de" fo:country="DE" style:text-underline-style="none" fo:font-weight="normal" style:font-size-asian="8pt" style:font-weight-asian="normal" style:font-size-complex="8pt" style:font-weight-complex="normal"/>
    </style:style>
    <style:style style:name="P14" style:family="paragraph" style:parent-style-name="Standard">
      <style:paragraph-properties fo:text-align="justify" style:justify-single-word="false" style:writing-mode="lr-tb"/>
      <style:text-properties style:font-name="Arial" fo:font-size="10pt" fo:font-weight="normal" fo:background-color="transparent" style:font-size-asian="10pt" style:font-weight-asian="normal" style:font-name-complex="Arial" style:font-size-complex="10pt" style:font-weight-complex="normal"/>
    </style:style>
    <style:style style:name="P15" style:family="paragraph" style:parent-style-name="Standard">
      <style:paragraph-properties fo:text-align="justify" style:justify-single-word="false" style:writing-mode="lr-tb"/>
      <style:text-properties style:font-name="Arial" fo:font-size="10pt" fo:language="en" fo:country="US" fo:font-weight="normal" fo:background-color="transparent" style:font-size-asian="10pt" style:font-weight-asian="normal" style:font-name-complex="Arial" style:font-size-complex="10pt" style:font-weight-complex="normal"/>
    </style:style>
    <style:style style:name="P16" style:family="paragraph" style:parent-style-name="Standard">
      <style:paragraph-properties fo:text-align="justify" style:justify-single-word="false" style:writing-mode="lr-tb"/>
    </style:style>
    <style:style style:name="P17" style:family="paragraph" style:parent-style-name="Text_20_body">
      <style:paragraph-properties fo:text-align="justify" style:justify-single-word="false" style:writing-mode="lr-tb"/>
      <style:text-properties fo:font-variant="normal" fo:text-transform="none" fo:color="#222222" style:font-name="Arial" fo:font-size="10pt" fo:letter-spacing="normal" fo:font-weight="normal" fo:background-color="transparent" style:font-size-asian="10pt" style:font-weight-asian="normal" style:font-name-complex="Arial" style:font-size-complex="10pt" style:font-weight-complex="normal"/>
    </style:style>
    <style:style style:name="P18" style:family="paragraph" style:parent-style-name="Standard">
      <style:paragraph-properties fo:text-align="justify" style:justify-single-word="false" fo:break-before="page" style:writing-mode="lr-tb"/>
      <style:text-properties style:font-name="Arial" fo:font-size="15pt" fo:font-weight="bold" style:font-size-asian="15pt" style:font-weight-asian="bold" style:font-size-complex="15pt" style:font-weight-complex="bold"/>
    </style:style>
    <style:style style:name="P19" style:family="paragraph" style:parent-style-name="Text_20_body">
      <style:paragraph-properties fo:margin-left="0cm" fo:margin-right="0cm" fo:text-align="justify" style:justify-single-word="false" fo:orphans="2" fo:widows="2" fo:text-indent="0cm" style:auto-text-indent="false" style:writing-mode="lr-tb"/>
      <style:text-properties fo:font-variant="normal" fo:text-transform="none" fo:color="#222222" style:font-name="Arial1" fo:font-size="10pt" fo:letter-spacing="normal" fo:language="de" fo:country="DE" fo:font-style="normal" fo:font-weight="normal"/>
    </style:style>
    <style:style style:name="P20" style:family="paragraph" style:parent-style-name="Text_20_body">
      <style:paragraph-properties fo:margin-left="0cm" fo:margin-right="0cm" fo:text-align="justify" style:justify-single-word="false" fo:orphans="2" fo:widows="2" fo:text-indent="0cm" style:auto-text-indent="false" style:writing-mode="lr-tb"/>
      <style:text-properties fo:font-variant="normal" fo:text-transform="none" fo:color="#222222" fo:letter-spacing="normal" fo:font-style="normal" fo:font-weight="normal"/>
    </style:style>
    <style:style style:name="P21" style:family="paragraph" style:parent-style-name="Text_20_body">
      <style:paragraph-properties fo:margin-left="0cm" fo:margin-right="0cm" fo:text-align="justify" style:justify-single-word="false" fo:orphans="2" fo:widows="2" fo:text-indent="0cm" style:auto-text-indent="false" style:writing-mode="lr-tb"/>
      <style:text-properties fo:font-variant="normal" fo:text-transform="none" fo:color="#222222" fo:letter-spacing="normal"/>
    </style:style>
    <style:style style:name="P22" style:family="paragraph" style:parent-style-name="Standard">
      <style:paragraph-properties fo:text-align="justify" style:justify-single-word="false" style:writing-mode="rl-tb"/>
      <style:text-properties style:font-name="David" fo:font-size="11pt" fo:font-weight="normal" style:font-size-asian="11pt" style:font-weight-asian="normal" style:font-name-complex="David" style:font-size-complex="11pt" style:font-weight-complex="normal"/>
    </style:style>
    <style:style style:name="P23" style:family="paragraph" style:parent-style-name="Standard">
      <style:paragraph-properties fo:margin-left="0cm" fo:margin-right="0cm" fo:margin-top="0.423cm" fo:margin-bottom="0.423cm" style:line-height-at-least="0.635cm" fo:text-align="justify" style:justify-single-word="false" fo:orphans="2" fo:widows="2" fo:text-indent="0cm" style:auto-text-indent="false" fo:padding="0cm" fo:border="none" style:writing-mode="lr-tb"/>
      <style:text-properties fo:font-variant="normal" fo:text-transform="none" fo:color="#0a0a0a" style:font-name="Arial1" fo:font-size="10pt" fo:letter-spacing="normal" fo:font-style="normal" fo:font-weight="normal" style:font-size-asian="10pt" style:font-weight-asian="bold" style:font-size-complex="10pt" style:font-weight-complex="bold"/>
    </style:style>
    <style:style style:name="P24" style:family="paragraph" style:parent-style-name="Standard">
      <style:paragraph-properties fo:margin-left="0cm" fo:margin-right="0cm" fo:margin-top="0cm" fo:margin-bottom="0cm" fo:line-height="100%" fo:text-align="start" style:justify-single-word="false" fo:text-indent="0cm" style:auto-text-indent="false" style:writing-mode="lr-tb">
        <style:tab-stops>
          <style:tab-stop style:position="15.926cm"/>
        </style:tab-stops>
      </style:paragraph-properties>
      <style:text-properties fo:font-variant="normal" fo:text-transform="none" fo:color="#202122" style:font-name="Arial" fo:font-size="13pt" fo:letter-spacing="normal" fo:language="de" fo:country="DE" fo:font-style="normal" style:text-underline-style="none" fo:font-weight="normal" style:font-size-asian="13pt" style:font-style-asian="normal" style:font-weight-asian="normal" style:font-name-complex="Arial" style:font-size-complex="13pt" style:language-complex="he" style:country-complex="IL" style:font-style-complex="normal" style:font-weight-complex="normal"/>
    </style:style>
    <style:style style:name="P25" style:family="paragraph" style:parent-style-name="Standard">
      <style:paragraph-properties fo:margin-left="0cm" fo:margin-right="0cm" fo:margin-top="0cm" fo:margin-bottom="0cm" fo:line-height="100%" fo:text-align="start" style:justify-single-word="false" fo:text-indent="0cm" style:auto-text-indent="false" style:writing-mode="lr-tb">
        <style:tab-stops>
          <style:tab-stop style:position="15.926cm"/>
        </style:tab-stops>
      </style:paragraph-properties>
      <style:text-properties fo:font-variant="normal" fo:text-transform="none" fo:color="#202122" style:font-name="Arial" fo:font-size="13pt" fo:letter-spacing="normal" fo:language="de" fo:country="DE" fo:font-style="normal" style:text-underline-style="none" fo:font-weight="normal" fo:background-color="transparent" style:font-size-asian="13pt" style:font-style-asian="normal" style:font-weight-asian="normal" style:font-name-complex="Arial" style:font-size-complex="13pt" style:language-complex="he" style:country-complex="IL" style:font-style-complex="normal" style:font-weight-complex="normal"/>
    </style:style>
    <style:style style:name="P26" style:family="paragraph" style:parent-style-name="Standard">
      <style:paragraph-properties fo:text-align="justify" style:justify-single-word="false" style:writing-mode="lr-tb"/>
      <style:text-properties style:font-name="Arial" fo:font-size="10.5pt" fo:font-weight="normal" style:font-size-asian="10.5pt" style:font-weight-asian="normal" style:font-size-complex="10.5pt" style:font-weight-complex="normal"/>
    </style:style>
    <style:style style:name="P27" style:family="paragraph" style:parent-style-name="Standard">
      <style:paragraph-properties fo:text-align="justify" style:justify-single-word="false" style:writing-mode="lr-tb"/>
      <style:text-properties style:font-name="Arial" fo:font-size="10.5pt" fo:font-weight="normal" fo:background-color="transparent" style:font-size-asian="10.5pt" style:font-weight-asian="normal" style:font-name-complex="Arial" style:font-size-complex="10.5pt" style:font-weight-complex="normal"/>
    </style:style>
    <style:style style:name="P28" style:family="paragraph" style:parent-style-name="Standard">
      <style:paragraph-properties fo:text-align="justify" style:justify-single-word="false" style:writing-mode="lr-tb"/>
      <style:text-properties style:font-name="Arial" fo:font-size="10.5pt" fo:language="de" fo:country="DE" fo:font-weight="normal" fo:background-color="transparent" style:font-size-asian="10.5pt" style:font-weight-asian="normal" style:font-name-complex="Arial" style:font-size-complex="10.5pt" style:font-weight-complex="normal"/>
    </style:style>
    <style:style style:name="P29" style:family="paragraph" style:parent-style-name="Standard">
      <style:paragraph-properties fo:text-align="justify" style:justify-single-word="false" style:writing-mode="lr-tb"/>
      <style:text-properties style:font-name="Arial" fo:font-size="10.5pt" fo:language="de" fo:country="DE" fo:font-style="normal" style:text-underline-style="none" fo:font-weight="normal" fo:background-color="transparent" style:font-size-asian="10.5pt" style:font-style-asian="normal" style:font-weight-asian="normal" style:font-name-complex="Arial" style:font-size-complex="10.5pt" style:font-style-complex="normal" style:font-weight-complex="normal"/>
    </style:style>
    <style:style style:name="P30" style:family="paragraph" style:parent-style-name="Standard">
      <style:paragraph-properties fo:text-align="justify" style:justify-single-word="false" style:writing-mode="lr-tb"/>
      <style:text-properties style:font-name="Arial" fo:font-size="10pt" fo:font-style="normal" fo:font-weight="normal" fo:background-color="transparent" style:font-size-asian="10pt" style:font-style-asian="normal" style:font-weight-asian="normal" style:font-name-complex="Arial" style:font-size-complex="10pt" style:font-style-complex="normal" style:font-weight-complex="normal"/>
    </style:style>
    <style:style style:name="P31" style:family="paragraph" style:parent-style-name="Standard">
      <style:paragraph-properties fo:text-align="justify" style:justify-single-word="false" style:writing-mode="lr-tb"/>
      <style:text-properties style:font-name="Arial" fo:font-size="10pt" fo:language="de" fo:country="DE" fo:font-weight="normal" fo:background-color="transparent" style:font-size-asian="10pt" style:font-weight-asian="normal" style:font-name-complex="Arial" style:font-size-complex="10pt" style:font-weight-complex="normal"/>
    </style:style>
    <style:style style:name="P32" style:family="paragraph" style:parent-style-name="Standard">
      <style:paragraph-properties fo:text-align="justify" style:justify-single-word="false" style:writing-mode="lr-tb"/>
      <style:text-properties style:font-name="Arial" fo:font-size="11pt" fo:font-weight="bold" fo:background-color="transparent" style:font-size-asian="11pt" style:font-weight-asian="bold" style:font-name-complex="Arial" style:font-size-complex="11pt" style:font-weight-complex="bold"/>
    </style:style>
    <style:style style:name="P33" style:family="paragraph" style:parent-style-name="Standard" style:list-style-name="L2">
      <style:paragraph-properties fo:text-align="start" style:justify-single-word="false" style:writing-mode="lr-tb"/>
      <style:text-properties fo:font-variant="normal" fo:text-transform="none" fo:color="#202122" style:font-name="Arial" fo:font-size="13pt" fo:letter-spacing="normal" fo:language="de" fo:country="DE" fo:font-style="normal" style:text-underline-style="none" fo:font-weight="normal" fo:background-color="transparent" style:font-size-asian="13pt" style:font-weight-asian="normal" style:font-name-complex="Arial" style:font-size-complex="13pt" style:language-complex="he" style:country-complex="IL" style:font-style-complex="normal" style:font-weight-complex="normal"/>
    </style:style>
    <style:style style:name="P34" style:family="paragraph" style:parent-style-name="Standard" style:list-style-name="L1">
      <style:paragraph-properties fo:text-align="justify" style:justify-single-word="false" style:writing-mode="lr-tb"/>
      <style:text-properties fo:font-variant="normal" fo:text-transform="none" fo:color="#202122" style:font-name="Arial" fo:font-size="13pt" fo:letter-spacing="normal" fo:language="en" fo:country="US" fo:font-style="normal" style:text-underline-style="none" fo:font-weight="normal" fo:background-color="transparent" style:font-size-asian="13pt" style:font-weight-asian="normal" style:font-name-complex="Arial" style:font-size-complex="13pt" style:language-complex="he" style:country-complex="IL" style:font-style-complex="normal" style:font-weight-complex="normal"/>
    </style:style>
    <style:style style:name="P35" style:family="paragraph" style:parent-style-name="Standard" style:list-style-name="L1">
      <style:paragraph-properties fo:text-align="justify" style:justify-single-word="false" style:writing-mode="lr-tb"/>
      <style:text-properties fo:font-variant="normal" fo:text-transform="none" fo:color="#202122" style:font-name="Arial" fo:font-size="13pt" fo:letter-spacing="normal" fo:font-weight="normal" fo:background-color="transparent" style:font-size-asian="13pt" style:font-weight-asian="normal" style:font-name-complex="Arial" style:font-size-complex="13pt" style:font-style-complex="normal" style:font-weight-complex="normal"/>
    </style:style>
    <style:style style:name="P36" style:family="paragraph" style:parent-style-name="Standard">
      <style:paragraph-properties fo:text-align="start" style:justify-single-word="false" style:writing-mode="lr-tb"/>
      <style:text-properties fo:font-variant="normal" fo:text-transform="none" fo:color="#202122" style:font-name="Arial" fo:font-size="10.5pt" fo:letter-spacing="normal" fo:font-weight="normal" fo:background-color="transparent" style:font-size-asian="10.5pt" style:font-weight-asian="normal" style:font-name-complex="Arial" style:font-size-complex="10.5pt" style:font-style-complex="normal" style:font-weight-complex="normal"/>
    </style:style>
    <style:style style:name="P37" style:family="paragraph" style:parent-style-name="Text_20_body">
      <style:paragraph-properties fo:margin-left="0cm" fo:margin-right="0cm" fo:margin-top="0cm" fo:margin-bottom="0cm" fo:text-indent="0cm" style:auto-text-indent="false" fo:padding="0cm" fo:border="none"/>
      <style:text-properties style:text-line-through-style="none" style:font-name="Arial1" fo:font-size="12pt" style:text-underline-style="none" fo:font-weight="normal" style:text-blinking="false"/>
    </style:style>
    <style:style style:name="T1" style:family="text">
      <style:text-properties fo:language="en" fo:country="US"/>
    </style:style>
    <style:style style:name="T2" style:family="text">
      <style:text-properties fo:language="en" fo:country="US" style:font-name-complex="Arial"/>
    </style:style>
    <style:style style:name="T3" style:family="text">
      <style:text-properties style:font-name-complex="Arial"/>
    </style:style>
    <style:style style:name="T4" style:family="text">
      <style:text-properties fo:font-style="italic" style:font-style-asian="italic" style:font-style-complex="italic"/>
    </style:style>
    <style:style style:name="T5" style:family="text">
      <style:text-properties fo:font-style="italic" fo:font-weight="bold" style:font-style-asian="italic" style:font-weight-asian="bold" style:font-style-complex="italic" style:font-weight-complex="bold"/>
    </style:style>
    <style:style style:name="T6" style:family="text">
      <style:text-properties fo:font-style="normal" style:font-style-asian="normal" style:font-style-complex="normal"/>
    </style:style>
    <style:style style:name="T7" style:family="text">
      <style:text-properties fo:font-style="normal" style:font-style-asian="normal" style:font-name-complex="David1" style:font-size-complex="10.5pt" style:language-complex="he" style:country-complex="IL" style:font-style-complex="normal"/>
    </style:style>
    <style:style style:name="T8" style:family="text">
      <style:text-properties fo:font-style="normal" fo:font-weight="bold" style:font-style-asian="normal" style:font-weight-asian="bold" style:font-style-complex="normal" style:font-weight-complex="bold"/>
    </style:style>
    <style:style style:name="T9" style:family="text">
      <style:text-properties fo:background-color="transparent"/>
    </style:style>
    <style:style style:name="T10" style:family="text">
      <style:text-properties fo:language="de" fo:country="DE"/>
    </style:style>
    <style:style style:name="T11" style:family="text">
      <style:text-properties fo:language="de" fo:country="DE" style:text-underline-style="none" style:font-name-complex="Arial"/>
    </style:style>
    <style:style style:name="T12" style:family="text">
      <style:text-properties fo:language="de" fo:country="DE" style:language-complex="he" style:country-complex="IL"/>
    </style:style>
    <style:style style:name="T13" style:family="text">
      <style:text-properties fo:font-size="12pt" style:font-size-asian="12pt" style:font-size-complex="12pt"/>
    </style:style>
    <style:style style:name="T14" style:family="text">
      <style:text-properties fo:font-size="12pt" fo:language="en" fo:country="US" style:font-size-asian="12pt" style:font-size-complex="12pt"/>
    </style:style>
    <style:style style:name="T15" style:family="text">
      <style:text-properties fo:font-size="12pt" fo:language="de" fo:country="DE" style:font-size-asian="12pt" style:font-size-complex="12pt"/>
    </style:style>
    <style:style style:name="T16" style:family="text">
      <style:text-properties fo:font-size="12pt" fo:font-weight="bold" style:font-size-asian="12pt" style:font-weight-asian="bold" style:font-size-complex="12pt" style:font-weight-complex="bold"/>
    </style:style>
    <style:style style:name="T17" style:family="text">
      <style:text-properties fo:font-variant="normal" fo:text-transform="none" fo:color="#202122" fo:letter-spacing="normal" fo:font-weight="bold" fo:background-color="transparent" style:font-weight-asian="bold" style:font-style-complex="normal" style:font-weight-complex="bold"/>
    </style:style>
    <style:style style:name="T18" style:family="text">
      <style:text-properties fo:font-variant="normal" fo:text-transform="none" fo:color="#202122" fo:letter-spacing="normal" fo:font-weight="bold" style:font-weight-asian="bold" style:font-style-complex="normal" style:font-weight-complex="bold"/>
    </style:style>
    <style:style style:name="T19" style:family="text">
      <style:text-properties fo:font-variant="normal" fo:text-transform="none" fo:color="#202122" fo:letter-spacing="normal" fo:background-color="transparent" style:font-style-complex="normal"/>
    </style:style>
    <style:style style:name="T20" style:family="text">
      <style:text-properties fo:font-variant="normal" fo:text-transform="none" fo:color="#202122" fo:letter-spacing="normal" fo:language="de" fo:country="DE" fo:font-style="normal" style:text-underline-style="none" style:language-complex="he" style:country-complex="IL" style:font-style-complex="normal"/>
    </style:style>
    <style:style style:name="T21" style:family="text">
      <style:text-properties fo:font-variant="normal" fo:text-transform="none" fo:color="#202122" fo:letter-spacing="normal" fo:language="de" fo:country="DE" fo:font-style="normal" style:text-underline-style="none" style:font-style-asian="normal" style:language-complex="he" style:country-complex="IL" style:font-style-complex="normal"/>
    </style:style>
    <style:style style:name="T22" style:family="text">
      <style:text-properties fo:font-variant="normal" fo:text-transform="none" fo:color="#202122" fo:letter-spacing="normal" fo:language="de" fo:country="DE" fo:font-style="italic" style:text-underline-style="none" style:font-style-asian="italic" style:language-complex="he" style:country-complex="IL" style:font-style-complex="italic"/>
    </style:style>
    <style:style style:name="T23" style:family="text">
      <style:text-properties fo:font-variant="normal" fo:text-transform="none" fo:color="#202122" fo:letter-spacing="normal" fo:language="de" fo:country="DE" fo:font-style="italic" style:text-underline-style="none" fo:font-weight="bold" style:font-style-asian="italic" style:font-weight-asian="bold" style:language-complex="he" style:country-complex="IL" style:font-style-complex="italic" style:font-weight-complex="bold"/>
    </style:style>
    <style:style style:name="T24" style:family="text">
      <style:text-properties fo:font-variant="normal" fo:text-transform="none" fo:color="#202122" fo:letter-spacing="normal" style:font-style-complex="normal"/>
    </style:style>
    <style:style style:name="T25" style:family="text">
      <style:text-properties fo:font-variant="normal" fo:text-transform="none" fo:color="#202122" fo:letter-spacing="normal" fo:font-style="italic" style:font-style-asian="italic" style:font-style-complex="italic"/>
    </style:style>
    <style:style style:name="T26" style:family="text">
      <style:text-properties fo:font-variant="normal" fo:text-transform="none" fo:color="#202122" style:font-name="David" fo:font-size="11pt" fo:letter-spacing="normal" fo:font-weight="bold" fo:background-color="transparent" style:font-size-asian="11pt" style:font-weight-asian="bold" style:font-name-complex="David" style:font-size-complex="11pt" style:font-style-complex="normal" style:font-weight-complex="bold"/>
    </style:style>
    <style:style style:name="T27" style:family="text">
      <style:text-properties fo:font-variant="normal" fo:text-transform="none" fo:color="#202122" style:font-name="David" fo:font-size="11pt" fo:letter-spacing="normal" fo:background-color="transparent" style:font-size-asian="11pt" style:font-name-complex="David" style:font-size-complex="11pt" style:font-style-complex="normal"/>
    </style:style>
    <style:style style:name="T28" style:family="text">
      <style:text-properties fo:font-variant="normal" fo:text-transform="none" fo:color="#202122" style:font-name="David" fo:font-size="11pt" fo:letter-spacing="normal" fo:font-style="normal" fo:font-weight="bold" fo:background-color="transparent" style:font-size-asian="11pt" style:font-style-asian="normal" style:font-weight-asian="bold" style:font-name-complex="David" style:font-size-complex="11pt" style:font-style-complex="normal" style:font-weight-complex="bold"/>
    </style:style>
    <style:style style:name="T29" style:family="text">
      <style:text-properties fo:font-variant="normal" fo:text-transform="none" fo:color="#202122" style:font-name="Arial" fo:letter-spacing="normal" fo:background-color="transparent" style:font-name-complex="David" style:font-style-complex="normal"/>
    </style:style>
    <style:style style:name="T30" style:family="text">
      <style:text-properties fo:font-variant="normal" fo:text-transform="none" fo:color="#202122" style:font-name="Arial" fo:letter-spacing="normal" fo:font-style="italic" fo:background-color="transparent" style:font-style-asian="italic" style:font-name-complex="David" style:font-style-complex="italic"/>
    </style:style>
    <style:style style:name="T31" style:family="text">
      <style:text-properties fo:font-variant="normal" fo:text-transform="none" fo:color="#202122" style:font-name="Arial" fo:letter-spacing="normal" fo:font-style="italic" fo:font-weight="bold" fo:background-color="transparent" style:font-style-asian="italic" style:font-weight-asian="bold" style:font-name-complex="David" style:font-style-complex="italic" style:font-weight-complex="bold"/>
    </style:style>
    <style:style style:name="T32" style:family="text">
      <style:text-properties fo:font-variant="normal" fo:text-transform="none" fo:color="#202122" style:font-name="Arial" fo:letter-spacing="normal" fo:font-style="normal" fo:background-color="transparent" style:font-style-asian="normal" style:font-name-complex="David" style:font-style-complex="normal"/>
    </style:style>
    <style:style style:name="T33" style:family="text">
      <style:text-properties fo:font-variant="normal" fo:text-transform="none" fo:color="#202122" style:font-name="Arial" fo:font-size="10pt" fo:letter-spacing="normal" fo:font-style="normal" fo:font-weight="normal" fo:background-color="transparent" style:font-size-asian="10pt" style:font-style-asian="normal" style:font-weight-asian="normal" style:font-name-complex="David" style:font-size-complex="10pt" style:font-style-complex="normal" style:font-weight-complex="normal"/>
    </style:style>
    <style:style style:name="T34" style:family="text">
      <style:text-properties fo:font-variant="normal" fo:text-transform="none" fo:color="#202122" style:font-name="Arial" fo:font-size="10.5pt" fo:letter-spacing="normal" fo:font-style="normal" fo:font-weight="normal" fo:background-color="transparent" style:font-size-asian="10.5pt" style:font-style-asian="normal" style:font-weight-asian="normal" style:font-name-complex="David" style:font-size-complex="10.5pt" style:font-style-complex="normal" style:font-weight-complex="normal"/>
    </style:style>
    <style:style style:name="T35" style:family="text">
      <style:text-properties fo:font-variant="normal" fo:text-transform="none" fo:color="#202122" style:font-name="Arial" fo:font-size="10.5pt" fo:letter-spacing="normal" fo:font-style="normal" fo:font-weight="normal" fo:background-color="transparent" style:font-size-asian="10.5pt" style:font-style-asian="normal" style:font-weight-asian="normal" style:font-name-complex="Arial" style:font-size-complex="10.5pt" style:font-style-complex="normal" style:font-weight-complex="normal"/>
    </style:style>
    <style:style style:name="T36" style:family="text">
      <style:text-properties fo:font-variant="normal" fo:text-transform="none" fo:color="#202122" style:font-name="Arial" fo:font-size="10.5pt" fo:letter-spacing="normal" fo:font-style="normal" fo:font-weight="normal" fo:background-color="transparent" style:font-size-asian="10.5pt" style:font-style-asian="normal" style:font-weight-asian="normal" style:font-name-complex="David2" style:font-size-complex="13.5pt" style:font-style-complex="normal" style:font-weight-complex="normal"/>
    </style:style>
    <style:style style:name="T37" style:family="text">
      <style:text-properties fo:font-variant="normal" fo:text-transform="none" fo:color="#202122" style:font-name="Arial" fo:font-size="10.5pt" fo:letter-spacing="normal" fo:font-style="normal" fo:font-weight="bold" fo:background-color="transparent" style:font-size-asian="10.5pt" style:font-style-asian="normal" style:font-weight-asian="bold" style:font-name-complex="David" style:font-size-complex="10.5pt" style:font-style-complex="normal" style:font-weight-complex="bold"/>
    </style:style>
    <style:style style:name="T38" style:family="text">
      <style:text-properties fo:font-variant="normal" fo:text-transform="none" fo:color="#202122" style:font-name="Arial" fo:font-size="10.5pt" fo:letter-spacing="normal" fo:font-style="normal" style:text-underline-style="solid" style:text-underline-width="auto" style:text-underline-color="font-color" fo:font-weight="bold" fo:background-color="transparent" style:font-size-asian="10.5pt" style:font-style-asian="normal" style:font-weight-asian="bold" style:font-name-complex="David" style:font-size-complex="10.5pt" style:font-style-complex="normal" style:font-weight-complex="bold"/>
    </style:style>
    <style:style style:name="T39" style:family="text">
      <style:text-properties fo:font-variant="normal" fo:text-transform="none" fo:color="#202122" style:font-name="Arial" fo:font-size="10.5pt" fo:letter-spacing="normal" fo:font-style="italic" fo:font-weight="normal" fo:background-color="transparent" style:font-size-asian="10.5pt" style:font-style-asian="italic" style:font-weight-asian="normal" style:font-name-complex="David" style:font-size-complex="10.5pt" style:font-style-complex="italic" style:font-weight-complex="normal"/>
    </style:style>
    <style:style style:name="T40" style:family="text">
      <style:text-properties fo:font-variant="normal" fo:text-transform="none" fo:color="#202122" style:font-name="Arial" fo:font-size="11pt" fo:letter-spacing="normal" fo:font-style="normal" fo:background-color="transparent" style:font-size-asian="11pt" style:font-style-asian="normal" style:font-name-complex="David" style:font-size-complex="11pt" style:font-style-complex="normal"/>
    </style:style>
    <style:style style:name="T41" style:family="text">
      <style:text-properties fo:font-variant="normal" fo:text-transform="none" fo:color="#202122" style:font-name="Arial" fo:font-size="11pt" fo:letter-spacing="normal" fo:font-style="normal" fo:background-color="transparent" style:font-size-asian="11pt" style:font-style-asian="normal" style:font-name-complex="David" style:font-size-complex="11pt" style:font-style-complex="normal" style:font-weight-complex="normal"/>
    </style:style>
    <style:style style:name="T42" style:family="text">
      <style:text-properties fo:font-variant="normal" fo:text-transform="none" fo:color="#202122" style:font-name="Arial" fo:font-size="11pt" fo:letter-spacing="normal" fo:font-style="normal" fo:font-weight="bold" fo:background-color="transparent" style:font-size-asian="11pt" style:font-style-asian="normal" style:font-weight-asian="bold" style:font-name-complex="David" style:font-size-complex="11pt" style:font-style-complex="normal" style:font-weight-complex="bold"/>
    </style:style>
    <style:style style:name="T43" style:family="text">
      <style:text-properties fo:font-variant="normal" fo:text-transform="none" fo:color="#202122" style:text-line-through-style="none" style:font-name="Arial" fo:font-size="10.5pt" fo:letter-spacing="normal" fo:font-style="normal" style:text-underline-style="none" fo:font-weight="normal" style:text-blinking="false" fo:background-color="transparent" style:font-size-asian="10.5pt" style:font-style-asian="normal" style:font-weight-asian="normal" style:font-name-complex="David" style:font-size-complex="10.5pt" style:font-style-complex="normal" style:font-weight-complex="normal"/>
    </style:style>
    <style:style style:name="T44" style:family="text">
      <style:text-properties style:font-name-complex="Arial1" style:font-size-complex="10pt" style:language-complex="he" style:country-complex="IL" style:font-style-complex="normal" style:font-weight-complex="normal"/>
    </style:style>
    <style:style style:name="T45" style:family="text">
      <style:text-properties style:font-name="Arial1" fo:font-size="10pt" fo:language="de" fo:country="DE"/>
    </style:style>
    <style:style style:name="T46" style:family="text">
      <style:text-properties style:font-name="Arial1" fo:font-size="10pt" fo:language="de" fo:country="DE" fo:font-style="normal" fo:font-weight="normal"/>
    </style:style>
    <style:style style:name="T47" style:family="text">
      <style:text-properties style:font-name="Arial1" fo:font-size="10pt" fo:language="de" fo:country="DE" fo:font-style="italic"/>
    </style:style>
    <style:style style:name="T48" style:family="text">
      <style:text-properties style:font-name="Arial1" fo:language="de" fo:country="DE" fo:font-style="normal" style:font-style-asian="normal" style:font-style-complex="normal"/>
    </style:style>
    <style:style style:name="T49" style:family="text">
      <style:text-properties style:font-name="Arial1" fo:language="de" fo:country="DE" fo:font-style="italic" style:font-style-asian="normal" style:font-style-complex="normal"/>
    </style:style>
    <style:style style:name="T50" style:family="text">
      <style:text-properties style:font-name="Arial1" fo:language="de" fo:country="DE" fo:font-style="italic" fo:font-weight="bold" style:font-style-asian="normal" style:font-style-complex="normal"/>
    </style:style>
    <style:style style:name="T51" style:family="text">
      <style:text-properties fo:font-weight="normal" style:font-weight-asian="normal" style:font-weight-complex="normal"/>
    </style:style>
    <style:style style:name="T52" style:family="text">
      <style:text-properties fo:font-weight="bold" style:font-weight-asian="bold" style:font-weight-complex="bold"/>
    </style:style>
    <style:style style:name="T53" style:family="text">
      <style:text-properties style:text-underline-style="solid" style:text-underline-width="auto" style:text-underline-color="font-color"/>
    </style:style>
    <style:style style:name="T54" style:family="text">
      <style:text-properties style:font-name="Arial" fo:font-size="10.5pt" fo:font-weight="normal" fo:background-color="transparent" style:font-size-asian="10.5pt" style:font-weight-asian="normal" style:font-name-complex="Arial" style:font-size-complex="10.5pt" style:font-weight-complex="normal"/>
    </style:style>
    <style:style style:name="T55" style:family="text">
      <style:text-properties style:font-name="Arial" fo:font-size="10.5pt" fo:language="de" fo:country="DE" fo:font-weight="normal" fo:background-color="transparent" style:font-size-asian="10.5pt" style:font-weight-asian="normal" style:font-name-complex="Arial" style:font-size-complex="10.5pt" style:font-weight-complex="normal"/>
    </style:style>
    <style:style style:name="T56" style:family="text">
      <style:text-properties style:font-name="Arial" fo:font-weight="normal" style:font-weight-asian="normal" style:font-name-complex="Arial" style:font-weight-complex="normal"/>
    </style:style>
    <style:style style:name="T57" style:family="text">
      <style:text-properties fo:font-size="10.5pt" style:font-size-asian="10.5pt" style:font-size-complex="10.5pt"/>
    </style:style>
    <style:style style:name="T58" style:family="text">
      <style:text-properties style:font-name="David1" fo:font-size="10.5pt" fo:language="he" fo:country="IL" fo:font-style="normal" style:font-style-asian="normal" style:font-style-complex="normal"/>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0">Thema der Woche: Sollen wir perfekt sein?</text:p>
      <text:p text:style-name="P10">Andere Idee: Sind Rabbiner überflüssig? <text:span text:style-name="T13">Vgl. AI-Analyse in „Pinchas“. S. auch „Diverse Anmerkungen“ Nr. 73, 116, 123, s. IV:11:</text:span><text:span text:style-name="T14">26-30, </text:span><text:span text:style-name="T15">BJW Beha´alotcha (Rabbiner können nicht alles wissen) </text:span></text:p>
      <text:p text:style-name="P23"/>
      <text:p text:style-name="P10">Blatt-Nr.:</text:p>
      <text:p text:style-name="P10"/>
      <text:p text:style-name="P10">Wochenabschnitt/Datum: Nizawim-Wajelech/Rosch haSchana</text:p>
      <text:p text:style-name="P10"/>
      <text:p text:style-name="P10">Seite 1 Editorial: 400 Wörter</text:p>
      <text:p text:style-name="P2">Dieser Wochenabschnitt ist eine Besonderheit, denn in manchen Jahren wird er geteilt. Nizawim-Wajelech ist kein „doppelter“ Wochenabschnitt wie beispielsweise Wajakhel-Pekudei. Aber so wie gewisse Rücksichten auf andere Feiertage dazu führen, dass manchmal an einem Schabbat zwei Wochenabschnitte zusammen gelesen werden, so haben wir hier andererseits, wie bereits Rabbeinu Sa´adja Ga´on (882-942) in seinem Siddur schreibt, das einzige Beispiel für einen Wochenabschnitt, der in manchen Jahren wegen der bevorstehenden Feiertage auf zwei Schabbatot verteilt wird. Die Regel dafür habe ich in der Kolumne „Glatt Koscher“ erläutert. </text:p>
      <text:p text:style-name="P2">Dieser Wochenabschnitt setzt die Rede fort, mit der Mosche das Volk auf seinen bevorstehenden Tod und das Leben als Volk im Land Jisrael vorbereitet. Diese „Abschiedsrede“, die Mosche am letzten Tag seines Lebens (s. 31:1) hielt, beginnt am Ende des letzten Wochenabschnitts (29:1) und endet erst wenige Verse vor dem Ende des Pentateuch (33:29).</text:p>
      <text:p text:style-name="P7">Nizawim:</text:p>
      <text:p text:style-name="P6"><text:span text:style-name="T53">29:</text:span>9-20: <text:span text:style-name="T51">In Fortsetzung der letzten Verse von Paraschat Ki Tawo erinnert Mosche das Volk daran, dass alle seine Mitglieder am Bund mit G´tt denselben Anteil haben, und dass die treue Einhaltung der Thora Aufgabe <text:s/>sowohl jedes Individuums als auch der Gemeinschaft als Ganzes ist.</text:span></text:p>
      <text:p text:style-name="P6">21-28: <text:span text:style-name="T51">In Anknüpfung an die Fluchverkündigungen in Paraschat Ki Tawo setzen diese Verse die Zukunftsverkündigung fort. </text:span></text:p>
      <text:p text:style-name="P6"><text:span text:style-name="T53">30:</text:span>1-10: <text:span text:style-name="T51">Mosche verkündet dem Volk, dass es am Ende nach allen Verirrungen zu G´tt zurückkehren, und G´tt es wieder annehmen und reich belohnen wird.</text:span></text:p>
      <text:p text:style-name="P6">11-14: <text:span text:style-name="T51">Mosche korrigiert die irrtümliche Idee, dass die Thora unmöglich einzuhalten oder nur für bestimmte Zeiten und Umstände gedacht und geeignet sei. </text:span></text:p>
      <text:p text:style-name="P6">15-20: <text:span text:style-name="T51">Mosche fasst all das bisher Gesagte zusammen: G´tt stellt uns vor die Wahl zwischen einem Leben der Entfaltung der Persönlichkeit gemäß der T</text:span><text:span text:style-name="T56">hora (חיים "Leben“) oder der Verkümmerung der Persönlichkeit zu einem Objekt der Triebe (מות „Tod“) und hat den Himmel und die Erde als „Zeugen“ dafür bestellt.</text:span></text:p>
      <text:p text:style-name="P7">Wajelech:</text:p>
      <text:p text:style-name="P6"><text:span text:style-name="T53">31:</text:span>1-8: <text:span text:style-name="T51">Mosche versichert dem Volk nochmals, dass sie nichts zu befürchten haben und unter der Führung von Jehoschua, den er zu seinem Nachfolger bestimmt, das Land Jisrael erobern werden. </text:span></text:p>
      <text:p text:style-name="P6">9-13: <text:span text:style-name="T51">Mosche übergibt den Kohanim die von ihm geschriebene Thorarolle und instituiert die Mizwa, das der König während des Sukkotfestes des Sch´mittajahres vor dem versammelten Volk bestimmte Passagen aus dieser Thora liest.</text:span></text:p>
      <text:p text:style-name="P6">14-21: <text:span text:style-name="T51">G´tt verkündet Mosche, dass Er viele Strafen und Prüfungen über das jüdische Volk kommen werden lasse, aber das sie nie die Thora ganz vergessen und verlassen werden. G´tt befiehlt Mosche und Jehoschua, diese Botschaft in Form des Liedes, das wir im nächsten Wochenabschnitt (Ha´asinu) lesen, dem Volk zu vermitteln. </text:span></text:p>
      <text:p text:style-name="P6">22-30: <text:span text:style-name="T51">Weitere Vorbereitungen Mosches für die Fortsetzung seiner Mission nach seinem Tod.</text:span></text:p>
      <text:p text:style-name="P6"/>
      <text:p text:style-name="P10"/>
      <text:p text:style-name="P18">Seite 1 Briefe aus Israel: 220 Wörter &amp; Seite 5/6</text:p>
      <text:p text:style-name="P11">Innenansichten eines orthodoxen Juden, der seit über 20 Jahren in Israel lebt, es liebt und unter ihm leidet – eine Möglichkeit, Israel aus einer <text:span text:style-name="T1">für die meisten ungewohnten</text:span> Perspektive zu sehen.</text:p>
      <text:p text:style-name="P9">Gleichheit der Lasten?</text:p>
      <text:p text:style-name="P1">Die Gründer des modernen Staates Israel waren 1948 auf Versöhnung und Verständigung zwischen allen Bevölkerungsgruppen bedacht; denn der von außen durch arabischen Nationalismus bedrohte Staat konnte sich internen Zwist nicht erlauben. Daher wurde auch den damals nur wenigen Jeschiwa-Studenten ein besonderes Privileg gewährt: Damit sie ungestört weiter Thora lernen können, wurden sie vom Wehrdienst nicht frei- aber zurückgestellt, und wenn sie ein gewisses Alter erreicht und sich mittlerweile verheiratet hatten, folgte die offizielle Freistellung. Im Laufe der nächsten Jahrzehnte nahmen die meisten Charedim dieses Recht in Anspruch, währen die meisten Nationalreligiösen aus ideologischer Überzeugung den Wehrdienst leisteten. Aber da aufgrund der höheren Geburtenzahlen unter religiösen Juden der Anteil der vom Wehrdienst Zurückgestellten von Jahr zu Jahr wuchs, entwickelte sich eine Debatte, ob dieses Privileg noch zeitgemäß sei, und 1998 kassierte der Oberste Gerichtshof die gültige Regelung ein. Dabei war es keineswegs so, dass der Armee wegen der Charedim Soldaten fehlten. Zumindest nicht nur. Soldaten fehlten ihr (zumindest auch), da die Begeisterung für die Armee unter Säkularen sank, immer mehr eine Freistellung erhielten, und auch die Übrigen lieber einen ruhigen Job als die Ausbildung in Kampfeinheiten anstrebten. Ein Zeichen dieser veränderten Einstellung ist das Schlagwort, mit dem diese Forderungen verbunden wurden: „Gleichheit der Lasten“ (שוויון בנטל); der Wehrdienst wurde also als Last und nicht als Privileg angesehen. Seitdem und bis heute dauert diese Debatte an, und diverse Gesetze, die im Sinne eines Kompromisses zwischen Wehrgerechtigkeit einerseits und Respektierung des mit der Armee in seiner derzeitigen Form nicht kompatiblen Lebensstils der Charedim andererseits verabschiedet wurden, überlebten die gegen sie am Obersten Gerichtshof eingelegten Widersprüche <text:s/>nicht. So dass heute eine Situation entstanden ist, in der nach wie vor die meisten Charedim keinen Wehrdienst leisten, und somit etwa 50.000 junge Männer als „Wehrdienstverweigerer“ kriminalisiert und systematisch entrechtet werden. Die Debatte wird von beiden Seiten mit harten Bandagen geführt und dürfte bei den bevorstehenden Wahlen zur Knesset mit wahlentscheidend sein. </text:p>
      <text:p text:style-name="P16"><text:span text:style-name="T54">Aber Politiker und Militärs verstanden auch, dass man einiges in der Armee ändern muss, wenn man Charedim integrieren will. Die Einhaltung fundamentaler Halachot wie Kaschrut und Schabbat ist schwierig oder unmöglich, und das Resultat der Idee, junge Männer und (wenn säkular, ebenfalls wehrpflichtige) junge Frauen zusammenzustecken, sind etwa 1000 Abtreibungen jährlich. Worauf die Armee nicht etwa mit stärkerer Geschlechtertrennung, sondern mit kostenloser Verteilung von Verhütungsmitteln reagiert. Daher wurden für Charedim, mit gewissem Erfolg, besondere Einheiten geschaffen. Aber mit einem hatten sie nicht gerechnet: Dass auch die nationalreligiösen Soldaten, die in hoher Zahl gerade nicht einen ruhigen Job, sondern den verlängerten Dienst in den besten und gefährlichsten Kampfeinheiten anstreben, und die daher für die Armee absolut unverzichtbar sind, Appetit bekommen. Denn ihre Rabbiner verlangen nun auch für sie, dass die Armee ihre religiösen Überzeugungen respektiert und haben daher unter anderem verboten, dass in Panzern Männer und Frauen zusammengesteckt werden. Woraufhin die Armee nationalreligiöse Soldaten dazu zu zwingen versuchte und diese den Befehl verweigerten. Gerade diese Woche wurden 16 Soldaten von einem Militärgericht zu Haftstrafen verurteilt (</text:span><text:a xlink:type="simple" xlink:href="https://www.theyeshivaworld.com/news/israel-news/2591601/progressive-madness-uproar-after-16-soldiers-jailed-for-heeding-their-rabbanim-smotrich-demands-answers.html" text:style-name="Internet_20_link" text:visited-style-name="Visited_20_Internet_20_Link"><text:span text:style-name="T54">https://www.theyeshivaworld.com/news/israel-news/2591601/progressive-madness-uproar-after-16-soldiers-jailed-for-heeding-their-rabbanim-smotrich-demands-answers.html</text:span></text:a><text:span text:style-name="T54">)</text:span><text:span text:style-name="T55">.</text:span></text:p>
      <text:p text:style-name="P28">Israel hat genug Probleme. Wie ich es zu nennen pflege: „Das Land der unbegrenzten Unmöglichkeiten“. Aber dieses Problem ließe sich lösen, wenn es nicht konfrontativ als Hebel für eine antireligiöse Agenda, sondern im Sinne der Suche nach einem gesellschaftlichen Konsens betrachtet würde. </text:p>
      <text:p text:style-name="P1"/>
      <text:p text:style-name="P10"/>
      <text:p text:style-name="P18">Seite 2 Asklaparia: 770 Wörter</text:p>
      <text:p text:style-name="P9">Sind Rabbiner überflüssig? </text:p>
      <text:p text:style-name="P1">Diese Woche war ich Teilnehmer an einer interessanten halachischen Debatte. Wo? In einem örtlichen Baumarkt. Die Teilnehmer, außer mir: Meine Frau, ein Verkäufer des Baumarktes, und ein weiterer zufällig anwesender Kunde. Das Thema? Meine Frau wollte Leber kaschern. Die Leber aber ist voll von Blut, und kann daher nur durch Verbrennen des Bluts mittels Rösten und nicht mit Salz gekaschert werden. Die dafür notwendigen „Grillutensilien“ werden in religiösen Orten Israels im Baumarkt verkauft. Zwischen der Abteilung für Küchenarmaturen und der für Raumpflegeutensilien. Die Frage war, welche der angebotenen Roste aus halachischer Sicht unter Berücksichtigung der Praxis am besten seien. </text:p>
      <text:p text:style-name="P1">In unserem Wochenabschnitt übertragt Mosche seine Rolle als geistiger Führer des jüdischen Volkes an Jehoschua (s. 31:3, 7), den er bereits vor einiger Zeit (vgl. Num. 27:15-23) zu seinem Nachfolger bestimmt hatte. Damit beginnt die, im ersten Kapitel der „Sprüche der Väter“ beschriebene, Weitergabe der Mündlichen Thora von Generation zu Generation, bis das bittere Exil nach der Zerstörung des Zweiten Tempels diese Tradition beendete. Diese Traditionskette hat durchaus elitistischen Charakter: Nur wenige Richter, Propheten, Rabbiner waren an ihr beteiligt. Aber gleichzeitig finden wir in unserem Wochenabschnitt auch eine ganz andere Traditionskette: In den ersten Versen der Parascha lesen wir, wie Mosche das ganze Volk versammelt, damit alle gemeinsam, und auch für die Generationen nach ihnen (29:14), die Thora empfangen. Dies ist kein Widerspruch: Nur wenige waren dazu geeignet, die mündliche Thora in ihrer ganzen Komplexität unverfälscht von Generation zu Generation weiterzugeben. Aber diese Thora ist keine esoterische Geheimlehre, sondern soll vom ganzen Volk im tätigen Leben praktiziert, und in ihrer praktischen Anwendung von Generation zu Generation weitergegeben werden. Weshalb meine Frau aus ihrer praktischen Erfahrung heraus dem talmudkundigen Baumarktverkäufer einige schwer verständliche Talmudstellen erklären konnte. </text:p>
      <text:p text:style-name="P1">Aber seitdem diese Traditionskette der Überlieferung und Weitergabe der Mündlichen Thora unterbrochen ist und wir nur noch aus Büchern lernen, brauchen wir dann überhaupt noch Rabbiner? Diese Frage ist nicht so ketzerisch, wie sie sich anhört. Denn ein Rabbiner ist k<text:span text:style-name="T20">ein „Priester“, der als einziger die Zeremonien leiten und Sakramente erteilen kann. Und kein „Hirte“ (Pastor), dessen Gemeinde dementsprechend – dumme Schafe sind. Das Ideal der Thora ist vielmehr, dass es überhaupt keine „jüdische Geistlichkeit“ oder „geistige Elite“ gibt. In Paraschat Behaalot´cha beschreibt die Thora, wie Mosche das erste Sanhedrin von 70 Ältesten aufstellt (Num. 11:24). Die genauen Umstände sind unter den Kommentaren leider nicht eindeutig, aber zwei der für den Sanhedrin Ausgewählten, Eldad und Meidad, erhielten prophetischen Geist, den sie nach der Meinung Jehoschuas missbrauchten, woraufhin Mosche ihn zurechtweist (11:29): </text:span><text:span text:style-name="T22">Da sprach Mosche zu ihm: Eiferst du für mich? </text:span><text:span text:style-name="T23">Wer gäbe, dass das ganze Volk Propheten wären</text:span><text:span text:style-name="T22">, dass HASCHEM seinen Geist auf sie gäbe! </text:span><text:span text:style-name="T21">Rabbiner Schimschon Refael Hirsch kommentiert: </text:span><text:span text:style-name="T22">Es ist damit bekundet, dass mit der Einsetzung der höchsten geistigen Behörde In Jisrael kein Monopol des Geistes gestiftet werden sollte, dass die geistige Begabung von G´tt durch keinerlei Amt und Beruf bedingt sei und der letzte im Volke ebenso des Anteils am Gottesgeiste gewürdigt werden könne, wie der Erste im hohen Amte. Moses Äußerung bleibt aber für alle zur Lehre und Leitung Berufenen in Jisrael das ewig vorleuchtende Muster, dass sie als höchstes Ideal ihrer Wirksamkeit das Ziel vor Augen haben sollen: </text:span><text:span text:style-name="T23">sich überflüssig im Volke zu machen</text:span><text:span text:style-name="T22">, dass das Volk zu einer solchen geistigen Höhe in allen seinen Schichten gelange, dass es der Lehrer und Leiter nicht mehr bedürfe!</text:span></text:p>
      <text:p text:style-name="P1"><text:span text:style-name="T20">Aber einen Moment: Wenn es so ist, wie Rabbiner Hirsch schreibt und Rabbiner sich selbst überflüssig machen sollen, warum stellte dann Mosche überhaupt ein Sanhedrin auf? Der bloße Hinweis darauf, dass sich eben das Volk noch nicht auf der angestrebten geistigen Höhe befand und daher eben doch eine „geistige Elite“ brauchte, ist nicht Rechtfertigung genug. Die Antwort darauf liegt in der Bedeutung des Wortes „Rabbiner“, hebräisch: „Raw“ (רב), selbst. Denn dieses Wort ist von der Wurzel ר-ב-ה abgeleitet, deren Bedeutung „sich vermehren, sich vervielfältigen“ ist. Daher erklärt Rabbiner Hirsch (Gen. 1:28), dass ein Rabbiner „den Zögling zu einer Wiederholung des geistigen Selbsts“ macht, also seine eigene geistige Größe in ihnen vermehrt, vervielfältigt sehen will. Denn das ist die eigentliche Aufgabe eines Rabbiners: Sein Wissen, und seine vorbildliche Lebensführung so vielen Schülern wie möglich zu vermitteln. Daher forderten die „</text:span><text:span text:style-name="T24">Männer der großen Versammlung“ (אנשי כנסת הגדולה), die den Propheten folgten (Sprüche der Väter 1:1): Stellt viele Schüler auf! Rabbiner Hirsch kommentiert: </text:span><text:span text:style-name="T25">Die Thora ist...zum Gemeingut der ganzen Volksgemeinde bestimmt, und eine möglichst allgemein verbreitete Gesetzeskunde wird durchaus als die höchste Aufgabe und das heiligste Anliegen betrachtet. „</text:span><text:span text:style-name="T22">Wer gäbe, dass das ganze Volk Propheten wären“</text:span><text:span text:style-name="T25"> war keine bloße Phrase in Mosches Mund, er bildet seine und seiner treuen Nachfolger höchste Lebensaufgabe. Damit soll jeder Jude befähigt sein, sich selbst aus den Quellen der Gesetzeserkenntnis die Weisung für sein Tun und </text:span><text:soft-page-break/><text:span text:style-name="T25">Lassen zu schöpfen, damit waren aber zugleich die Entscheidungen der Gesetzeslehrer und Richter unter die Kontrolle der größten Allgemeinheit gestellt. Die Weisen der jüdischen Religionslehre waren und sind wohl die einzigen Lehrer irgendwelcher Religion, die als höchstes Ziel ihrer Wirksamkeit die Aufgabe betrachten, sich überflüssig zu machen. </text:span></text:p>
      <text:p text:style-name="P36"/>
      <text:list xml:id="list7270757483260720046" text:style-name="L1">
        <text:list-header>
          <text:p text:style-name="P35"/>
        </text:list-header>
      </text:list>
      <text:list xml:id="list8162265885616998207" text:style-name="L2">
        <text:list-header>
          <text:p text:style-name="P33"/>
        </text:list-header>
      </text:list>
      <text:p text:style-name="P10"/>
      <text:p text:style-name="P18">Seite 3 Glatt joschor: 170 Wörter &amp; Seite 5/6</text:p>
      <text:p text:style-name="P13"><text:span text:style-name="T3">Genauso wichtig wie wie die Pflichten zwischen Mensch und G´tt: Die </text:span><text:span text:style-name="T2">Gebote</text:span><text:span text:style-name="T3"> und Verbote der Thora im Umgang zwischen Menschen, בין אדם לחברו. </text:span></text:p>
      <text:p text:style-name="P9">Ihr steht da heute – Alle zusammen!</text:p>
      <text:p text:style-name="P14">Die ersten Verse dieses Wochenabschnitts beschreiben, wie Mosche am Tage, an dessen Ende er sterben wird, das Volk versammelt, um es nochmals auf den Bund mit G´tt zu verpflichten (29:9-14). Dabei betont er, dass dieser Bund nicht das Privileg einer „geistigen Oberschicht“ ist, sondern alle umfasst (9-11): <text:span text:style-name="T4">Ihr steht da heute </text:span><text:span text:style-name="T5">Alle </text:span><text:span text:style-name="T4">vor HASCHEM </text:span><text:span text:style-name="T5">eurem Gott</text:span><text:span text:style-name="T4">: eure Häupter, eure Stämme, eure Ältesten und eure Amtsleute, Alle Jisraels Männer, </text:span><text:span text:style-name="T6">(10) </text:span><text:span text:style-name="T4">eure Kinder, eure Frauen, und wer dir aus der Fremde in die Mitte deiner Lager eingetreten, von deinem Holzhauer bis zu deinem Wasserschöpfer, </text:span><text:span text:style-name="T6">(11) </text:span><text:span text:style-name="T4">damit du </text:span><text:span text:style-name="T5">einheitlich </text:span><text:span text:style-name="T4">hinübertretest in den Bund HASCHEMs </text:span><text:span text:style-name="T5">deines Gottes </text:span><text:span text:style-name="T4">und in seinen Eid, den HASCHEM dein Gott heute mit dir feststellt. </text:span><text:span text:style-name="T6">Am Anfang stellen sich </text:span><text:span text:style-name="T8">alle</text:span><text:span text:style-name="T6">, jeder einzeln, vor G´tt auf, und daher betont Vers 9: Er ist </text:span><text:span text:style-name="T8">euer </text:span><text:span text:style-name="T6">G´tt, der G´tt jedes Einzelnen. Aber das Ziel ist, dass sich alle, jeder an seinem Platz, jeder mit seinen speziellen Rechten, Pflichten, und Aufgaben, zu dem gemeinsamen Ziel, G´ttes Volk zu sein, zu vereinen, und daher heißt es in Vers 11: Er ist „</text:span><text:span text:style-name="T8">dein </text:span><text:span text:style-name="T6">G´tt“. Rabbiner S.R. Hirsch, dessen Übersetzung ich oben zitierte, betont diese Idee durch die Ergänzung des Wortes „einheitlich“, dass so im Text nicht steht, aber intendiert ist, wie er im Kommentar zu diesem Vers erläutert: </text:span><text:span text:style-name="T4">Alle steht ihr da in allen euren Gliedern, um zusammen </text:span><text:span text:style-name="T5">einheitlich </text:span><text:span text:style-name="T4">in den Gottesbund überzutreten.</text:span></text:p>
      <text:p text:style-name="P17"><text:span text:style-name="T48">Diese „Bundesgemeinschaft“ beinhaltet zum einen, dass jeder an seinem Platz seine Aufgabe treu erledigt. Vorletzte Woche brach das gesamte Check-in auf dem Flughafen Tel Aviv zusammen, weil eine kleine Zahl von Arbeitern in der Gepäcksortierung ihre Arbeitsplätze mit dem normalen Schichtende verließ, anstatt wie vereinbart Überstunden zu arbeiten. Wenn einer seinen Arbeitsplatz vorzeitig verlässt, ist das nicht sein privates Problem. Er verzichtet nicht nur auf die Überstundenzulage. Nein, alles bricht zusammen! Alle anderen, obwohl sie ihre Aufgabe pflichttreu erfüllen, leiden unter seiner Nachlässigkeit! Dies ist die eine Seite der Idee der „kollektiven Verantwortlichkeit“, über die ich in der „Aspaklaria“ der BJW Nr. 30 geschrieben habe, und die wir aus dem Vers Lev. 26:37 lernen: </text:span><text:span text:style-name="T49">Sie straucheln Einer durch den Anderen. </text:span><text:span text:style-name="T48">Der Midrasch Sifra z. St. kommentiert: </text:span><text:span text:style-name="T49">Einer durch die Sünde des Anderen, zu lehren, dass </text:span><text:span text:style-name="T50">ganz Jisrael Einer für den Anderen verantwortlich sind </text:span><text:span text:style-name="T48">(</text:span><text:span text:style-name="T7">איש בעוון אחיו</text:span><text:span text:style-name="T58">; </text:span><text:span text:style-name="T7">מלמד שכל ישראל ערבים זה בזה</text:span><text:span text:style-name="T48">).</text:span></text:p>
      <text:p text:style-name="P19">Die andere Seite der „kollektiven Verantwortlichkeit“: Wenn "Einer durch den Anderen strauchelt", sollten wir uns nach Kräften bemühen, beiden wieder auf die Beine zu helfen. Vielleicht wäre das Chaos in TLV vermeidbar gewesen, wenn andere Arbeiter den Platz der "Faulpelze" eingenommen hätten?</text:p>
      <text:p text:style-name="P20"><text:span text:style-name="T45">Verschiedene Kommentare erklären, dass der Bundesschluss in unserem Wochenabschnitt auf dieser Idee basiert. Rabbi Chajim ibn Attar (Marokko, 1696-1743) erklärt in seinem Pentateuchkommentar „Or haChajim“ z. St.: </text:span><text:span text:style-name="T47">Die Absicht Mosches mit diesem Bund war es, sie auf die gegenseitige Verantwortlichkeit zu verpflichten, damit jeder sich für seinen Nächsten bemühe, dass er nicht G´ttes Wort übertrete und sie einer mit dem anderen zusammen bestraft werden. </text:span><text:span text:style-name="T45">Dieser Bund lehrt uns also, dass der Erfolg eines jeden Einzelnen von der Gesellschaft um ihn herum und der Erfolg der Gemeinschaft als Ganzes von jedem Einzelnen abhängen.</text:span></text:p>
      <text:p text:style-name="P21"><text:span text:style-name="T46">Somit lehrt uns diese Parascha, die wir jedes Jahr vor Rosch haSchana lesen: Am Beginn des neuen Jahres sollten wir den Bund mit G´tt, die Krönung G´ttes als König der Welt, gerade dadurch zu erneuern, dass wir unsere Mitmenschen als integralen Teil von uns selbst, die wir jeder Einzelne integraler Bestandteil der „Gesamtheit Jisraels“ (</text:span><text:span text:style-name="T44">כלל ישראל</text:span><text:span text:style-name="T46">) sind, verstehen und uns daher in jeder Hinsicht, materiell und spirituell, um ihr Wohlergehen bemühen.</text:span></text:p>
      <text:p text:style-name="P30"/>
      <text:p text:style-name="P30"/>
      <text:p text:style-name="P18">Seite 3 Glatt koscher: 170 Wörter &amp; Seite 5/6</text:p>
      <text:p text:style-name="P13">Nicht nur unser Essen soll „koscher“ sein, sondern alle Gebote und Verbote der Thora <text:span text:style-name="T3">בין אדם למקום, zwischen uns Menschen und G´tt. </text:span></text:p>
      <text:p text:style-name="P9">Kleine Kalenderkunde</text:p>
      <text:p text:style-name="P14">Über zweierlei will ich diese Woche schreiben: Zum einen, wie wir das Kalenderzeichen des bevorstehenden Jahres 5787 dechiffrieren können; und zum anderen, wann der Wochenabschnitt Nizawim-Wajelech vollständig oder geteilt gelesen wird. </text:p>
      <text:p text:style-name="P14">Traditionelle gedruckte Kalender tragen auf dem Titel zunächst die Jahresbezeichnung, also תשפ"ז = 787, ohne Nennung des Jahrtausends, dass wir als bekannt voraussetzen, oder ה' תשפ"ז = 5-787. Darunter finden wir das „Kleingedruckte“, im bevorstehenden Jahr: <text:span text:style-name="T16">זשה</text:span><text:span text:style-name="T13">.</text:span> Aus diesem „Kalenderzeichen“ können wir die Eckpunkte des Jahres herauslesen, die alles weitere definieren. <text:span text:style-name="T52">Der erste Buchstabe (</text:span><text:span text:style-name="T16">ז</text:span><text:span text:style-name="T52">) </text:span>bezeichnet den Tag, mit dem das Jahr beginnt, also Rosch haSchana. Hier also, da der siebte Buchstabe des hebräischen Alphabets: Der siebte Wochentag, also Schabbat. <text:span text:style-name="T52">Der zweite Buchstabe (</text:span><text:span text:style-name="T16">ש</text:span><text:span text:style-name="T52">)</text:span> bedeutet שלם (Scha´lem, „vollständig“). Damit ist folgendes gemeint: Da der Mondmonat fast exakt 29.5 Tage lang ist, haben im jüdischen Kalender in der Regel die Monate abwechselnd 29 oder 30 Tage. Die einzige Ausnahme sind Cheschwan und Kislew. In einem einem „normalen“ Jahr ist der Cheschwan 29, und der Kislew 29 Tage lang. Das Zeichen dafür ist der Buchstabe <text:s/><text:span text:style-name="T16">כ </text:span>, der für כסדרה (Ke´sidra, „regelmäßig“) steht. In manchen Jahren ist auch der Kislew 30 Tage lang, wie in 5787. Und manchmal ist umgekehrt der Cheschwan 29 Tage kurz, was mit<text:span text:style-name="T57"> </text:span><text:span text:style-name="T16">ח </text:span>wie חסר (Chasser, „mangelhaft“) bezeichnet wird. <text:span text:style-name="T52">Der dritte Buchstabe (</text:span><text:span text:style-name="T16">ה</text:span><text:span text:style-name="T52">)</text:span><text:span text:style-name="T10"> erscheint überflüssig: </text:span><text:span text:style-name="T1">Er </text:span><text:span text:style-name="T10">bezeichnet den ersten Tag von Pessach, in diesem Jahr also Donnerstag. Aber nachdem ich gelernt habe, dass sowohl Cheschwan als auch Kislew 30 Tage haben, brauche ich nur weiterzählen, und weiß, wann Pessach ist! Aber wenn ich das in 5787 tue, komme ich zu dem Ergebnis, dass Pessach auf Mittwoch fällt. Was schon deswegen nicht sein kann, da Pessach gemäß der Regel לא ב'ד'ו פסח <text:s/>nie auf einen Mittwoch fallen kann. Des Rätsels Lösung? Da Pessach auf einen Donnerstag fällt, muss es ein Schaltjahr mit einem doppelten Monat Adar sein! Ein weiterer Nutzen der Nennung des ersten Tags von Pessach im Kalenderzeichen ist es, dass wir damit anhand der At-Basch-Regel (אתב“ש), die ich in dieser Kolumne der BJW Nr. 36 erklärte, mit Leichtigkeit herausfinden können, auf welchen Wochentag dieses Jahr die verschiedenen Feier- und Fasttage fallen. </text:span></text:p>
      <text:p text:style-name="P15"><text:span text:style-name="T10">Nach diesen Erklärungen dürfte auch die Antwort auf die Frage, wann Nizawim-Wajelech getrennt wird, leicht verständlich sein. Denn unsere Weisen wollten, dass der Wochenabschnitt Ha´asinu stets am Schabbat vor Sukkot gelesen wird, damit an Sche´mini Azeret (Simchat Thora) der Jahreszyklus der Thoralesung mit „We´sot Ha´Bracha“ beendet werden kann. Daraus ergibt sich eine simple Regel: Nur wenn der erste Tag von Rosch haSchana am Montag oder Dienstag ist, wird Nizawim-Wajelech getrennt, da es dann zwei Schabbatot zwischen Rosch haSchana und Sukkot gibt. Diese Regel heißt: ב“ג המלך – פת וילך. Aber wenn es auf Donnerstag oder Schabbat fällt, wird die Thoralesung nicht aufgeteilt. Auf Sonntag, Mittwoch und Freitag fällt es gemäß der Regel לא א'ד'ו ראש</text:span><text:span text:style-name="T12"> nie.</text:span></text:p>
      <text:p text:style-name="P31">Übrigens ist das bevorstehende Jahr, da es ein Schaltjahr mit einem „vollen“ Kislew ist, das längstmöglichste im jüdischen Kalender mit 385 Tagen. Das erklärt auch, warum in 5787 von sechs möglichen nur ein bzw. zwei Doppel-Wochenabschnitte gelesen werden, nämlich Chukkat-Balak außerhalb Israels, und Mattot-Maasej überall. </text:p>
      <text:p text:style-name="P37"/>
      <text:p text:style-name="P10"/>
      <text:p text:style-name="P18">Seite 3 Dikduk: 210 Wörter &amp; Seite 5/6</text:p>
      <text:p text:style-name="P12">דקדוק <text:span text:style-name="T4">(Dikduk)</text:span>, hebr. „Grammatik“. Wie langweilig! Aber ohne diese zu lernen, kann man vielleicht genug Hebräisch radebrechen, um in Israel Falafel zu bestellen – jedoch nicht um die Thora <text:span text:style-name="T9">richtig zu verstehen. </text:span></text:p>
      <text:p text:style-name="P9">Ist die Stimme weiblich oder männlich?</text:p>
      <text:p text:style-name="P1">In seiner Abschiedsrede am Tag, an dessen Ende er sterben wird, prophezeit Mosche (Vers 30:10) dem Volk, dass es am Ende nach vielen Abwegen zu G´tt zurückfinden wird. Aber dieser Vers weist eine grammatische Schwierigkeit auf, deren zwei Lösungsmöglichkeiten auch inhaltlich einen Unterschied machen. Dies ist der erste Teil des Verses, wobei ich die „Knackpunkte“ mit Fettschrift gekennzeichnet habe: </text:p>
      <text:p text:style-name="P22"><text:span text:style-name="T19">כִּי תִשְׁמַע </text:span><text:span text:style-name="T17">בְּקוֹל</text:span><text:span text:style-name="T19"> ה' אֱלֹקיךָ לִשְׁמֹר </text:span><text:span text:style-name="T17">מִצְוֺתָיו וְחֻקֹּתָיו הַכְּתוּבָה</text:span><text:span text:style-name="T19"> בְּסֵפֶר הַתּוֹרָה הַזֶּה</text:span><text:span text:style-name="T9"> </text:span></text:p>
      <text:p text:style-name="P3">Die Frage ist nun, worauf sich das Wort <text:s/><text:span text:style-name="T26">הַכְּתוּבָה </text:span><text:span text:style-name="T27"><text:s/></text:span><text:span text:style-name="T29">bezieht. Dafür gibt es zwei Möglichkeiten, wie die im Folgenden zitierten Übersetzungen zeigen. Rabbiner Schimschon Refael Hirsch (1808-1888) übersetzt es so: </text:span><text:span text:style-name="T30">Denn nun wirst du </text:span><text:span text:style-name="T31">auf die Stimme</text:span><text:span text:style-name="T30"> HASCHEMs deines Gottes, </text:span><text:span text:style-name="T31">die in dieses Buch der Lehre niedergeschrieben ist</text:span><text:span text:style-name="T30">, hören, alle seine Gebote und seine Gesetze zu beobachten. </text:span><text:span text:style-name="T32">Dieser Übersetzung zufolge bezieht sich <text:s/></text:span><text:span text:style-name="T28">הַכְּתוּבָה <text:s/></text:span><text:span text:style-name="T32">(„die niedergeschrieben ist“) auf <text:s/></text:span><text:span text:style-name="T28">בְּקוֹל <text:s/></text:span><text:span text:style-name="T32">(„auf die Stimme“). Das Problem dabei ist, dass das Substantiv קול <text:s text:c="2"/>normalerweise maskulin ist, aber das Partizipialattribut הכתובה <text:s/>feminin. Rabbiner Hirsch spricht diese Schwierigkeit mit dem Verweis darauf an, dass <text:s/>קול <text:s/>manchmal auch feminin sein kann, und erklärt die Idee dahingehend, dass die ganze Thora „nichts als die in Schrift fixierte Stimme G´ttes“ ist. So wie Rabbiner Hirsch erklärt es auch Rabbiner Naftali Zwi Jehuda Berlin (1816-1893) in seinem Pentateuchkommentar „Emek Dawar“. </text:span></text:p>
      <text:p text:style-name="P16"><text:span text:style-name="T34">Aber nach der Übersetzung von Dr. Leopold Zunz (1796-1886) bezieht sich <text:s/></text:span><text:span text:style-name="T28">הַכְּתוּבָה <text:s/></text:span><text:span text:style-name="T33">auf <text:s/></text:span><text:span text:style-name="T28">מִצְוֺתָיו וְחֻקֹּתָיו </text:span><text:span text:style-name="T34">: </text:span><text:span text:style-name="T39">So du gehorchen wirst der Stimme des Ewigen deines Gottes, zu beobachten seine Gebote und seine Satzungen, die in diesem Buch der Lehre geschrieben. </text:span><text:span text:style-name="T34">Diese Übersetzung leidet aber unter einem anderen Problem: </text:span><text:span text:style-name="T28">מִצְוֺתָיו וְחֻקֹּתָיו </text:span><text:span text:style-name="T34">, also „seine Gebote und seine Satzungen“, ist Plural, aber </text:span><text:span text:style-name="T28">הַכְּתוּבָה</text:span><text:span text:style-name="T34"> ist Singular. Es hätte „מצותיו וחקותיו </text:span><text:span text:style-name="T37">הכתובות</text:span><text:span text:style-name="T34">“ heißen müssen. Obwohl Rabbiner Hirsch ein exzellenter Grammatiker war, spricht aber dennoch einiges für die zweite Auffassung. Zunächst einmal, und dies ist von großem Gewicht, übersetzen es sowohl der Targum Onkelos als auch der Targum Jonathan so: </text:span><text:span text:style-name="T41">אֲרֵי תְקַבֵּיל לְמֵימְרָא דַּה' אֱלָקךְ לְמִטַּר פִּקּוֹדוֹהִי וּקְיָמוֹהִי </text:span><text:span text:style-name="T42">דִּכְתִיבִין בִּסְפַר אוֹרָיְתָא הָדֵין</text:span><text:span text:style-name="T40"> <text:s/>. Der „Chiskuni“ (Rabbi </text:span><text:span text:style-name="Strong_20_Emphasis"><text:span text:style-name="T43">Chizkija ben Manoach, 13. Jhdt., Nordfrankreich</text:span></text:span><text:span text:style-name="T40">) weist darauf hin, dass es sich bei <text:s/></text:span><text:span text:style-name="T28">הַכְּתוּבָה <text:s/></text:span><text:span text:style-name="T35">um einen speziellen „Kollektivplural“ handelt, ganz so, wie es Zunz als Partizipialattribut übersetzt: <text:s/></text:span><text:span text:style-name="T39">die in diesem Buch der Lehre geschrieben </text:span><text:span text:style-name="T34">, und nicht als normalen Adjektiv: „zu beobachten seine </text:span><text:span text:style-name="T37">in diesem Buch der Lehre </text:span><text:span text:style-name="T38">geschriebenen</text:span><text:span text:style-name="T34"> Gebote und Satzungen“. Diese Sonderform findet sich beispielsweise auch in Ex. 17:12: </text:span><text:span text:style-name="T36">וַיְהִי יָדָיו אֱמוּנָה</text:span><text:span text:style-name="T34"> . Auch hier ist </text:span><text:span text:style-name="T36"><text:s/>יָדָיו </text:span><text:span text:style-name="T34"><text:s/>Plural, aber </text:span><text:span text:style-name="T36"><text:s/>אֱמוּנָה</text:span><text:span text:style-name="T34"> Singular.</text:span></text:p>
      <text:p text:style-name="P18">Seite 4 Fakenews: 270 Wörter &amp; Seite 5/6</text:p>
      <text:p text:style-name="P11">Manchmal ist etwas, was wirklich passiert ist, so absurd, dass es eigentlich nicht wahr sein kann (oder sollte). Und daher ist es auch erlaubt, absurde Geschichten frei zu erfinden, denn sie könnten ja wahr sein<text:span text:style-name="T11">...</text:span></text:p>
      <text:p text:style-name="P8">Sind wir Sliman Mansour oder Ernst Mollenhauer?</text:p>
      <text:p text:style-name="P4"><text:span text:style-name="T4">Ernst Mollenhauer wurde 1892 in Tapiau (Ostpreußen), von den Russen nach der Besetzung Ostpreußen geschichtsfälschend in „Gwardeisk“ umbenannt, geboren. Seit 1913 entwickelte er sich zu einem der führenden Maler des Expressionismus, in dessen Werken seine tiefe Liebe zur ostpreußischen Heimat zum Ausdruck kommt. Nachdem Deutschland durch den Dolchstoß der Sozialisten und des Weltjudentums den Ersten Weltkrieg verloren hatte, erlitt Mollenhauer seinen ersten schweren Schicksalsschlag: Die Künstlerkolonie Nidden auf der Kuhrischen Nehrung, in der er inspirierte und inspiriert´wurde, fiel 1920 durch die Schmach von Versailles unter die Verwaltung des Völkerbundes und wurde 1923 völkerrechtswidrig von Litauen annektiert. Erst 1939 wurde das Memelland vom Deutschen Reich befreit, doch war in dieser Zeit des nationalen Aufbruchs expressionistische Kunst nicht mehr zeitgemäß. Die Überreste der Künstlerkolonie wurden 1945 durch die einfallenden bolschewistischen Horden zerstört und seine unvergänglichen Werke in einer Sauna verheizt, ganz Ostpreußen russisch besetzt und die deutsche Bevölkerung grausam vertrieben. Mollenhauer ließ sich verbittert in Kaarst bei Düsseldorf nieder; sein Werk war von nun an bis zu seinem Tod 1963 der Trauer über den Verlust der Heimat und dem Protest gegen die russische Besatzung gewidmet.</text:span><text:span text:style-name="T6">einer der Schlüssel für das „Wirtschaftswunder“</text:span><text:span text:style-name="T4"> </text:span></text:p>
      <text:p text:style-name="P5">Was würden Sie denken, wenn diese Meldung echt wäre? Übelste Geschichtsfälschung, ekelhafter Revisionismus. Zu Recht. Mollenhauer gab es wirklich, und die biografischen Daten sind echt. Aber er wurde durch den Verlust der Heimat nicht verbittert, sondern widmete sich im Gegenteil dem Neuanfang und der Versöhnung. Ostpreußische Landschaften und Sujets sind in seinem Werk nach 1945 nicht mehr zu finden, und er suchte den Anschluss an die internationale Kunstszene anstatt das selbstgewählte Exil als Vertriebener. Einer der Schlüssel für das „Wirtschaftswunder“ Nachkriegsdeutschlands war die Fähigkeit, „aus den Ruinen aufzuerstehen“ anstatt über die Vergangenheit zu jammern, . </text:p>
      <text:p text:style-name="P5">Einen ganz anderen Weg wählten bekanntlich die Palästinenser. Anstatt die Realitäten, die sie sich zumindest teilweise selber eingebrockt haben, und die sich realistisch nicht zu ihren Gunsten verändern werden, zu akzeptieren, jammern sie, weinen der Vergangenheit nach und unterstützen in ihrer Mehrheit Terror., anstatt in den von ihnen selbstverwalteten Territorien zivile Strukturen zu schaffen, die ihren Forderungen nach einem eigenen Staat Legitimität verschaffen könnten. Und fast die ganze Welt, einschließlich Deutschlands, unterstützt ihren Revisionismus und ignoriert ihre Geschichtsfälschungen, einschließlich Holocaustleugung. </text:p>
      <text:p text:style-name="P5">Ein gutes Beispiel dafür: Die Nachrufe auf den am 24. August verstorbenen palästinensischen Künstler Sliman Mansour. Da wird von einer Kunst der Standhaftigkeit („Sumud“), des Widerstands gegen die Besatzer und der Trauer über den Verlust der Heimat geschwafelt, kurz: Wenn man die blumige Sprache „übersetzt“, dann liest es sich genau so wie die eingangs zitierte „Biografie“ Mollenhauers. </text:p>
      <text:p text:style-name="P10"/>
      <text:p text:style-name="P10"><text:tab/><text:tab/><text:tab/></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1" svg:font-family="Arial, sans-serif"/>
    <style:font-face style:name="David2" svg:font-family="David"/>
    <style:font-face style:name="David1" svg:font-family="David, sans-serif"/>
    <style:font-face style:name="OpenSymbol" svg:font-family="OpenSymbol"/>
    <style:font-face style:name="Tahoma1" svg:font-family="Tahoma" style:font-family-generic="swiss"/>
    <style:font-face style:name="Times New Roman" svg:font-family="'Times New Roman'" style:font-family-generic="roman" style:font-pitch="variable"/>
    <style:font-face style:name="Arial" svg:font-family="Arial" style:font-family-generic="swiss" style:font-pitch="variable"/>
    <style:font-face style:name="David" svg:font-family="David" style:font-family-generic="swiss"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fo:text-align="end"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e" style:country-complex="IL"/>
    </style:default-style>
    <style:default-style style:family="paragraph">
      <style:paragraph-properties fo:text-align="end" style:justify-single-word="false"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Tahoma" style:font-size-complex="12pt" style:language-complex="he" style:country-complex="IL"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end"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rl-tb" style:footnote-max-height="0cm">
        <style:footnote-sep style:width="0.018cm" style:distance-before-sep="0.101cm" style:distance-after-sep="0.101cm" style:adjustment="righ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Mordechai Doerfer</meta:initial-creator>
    <meta:creation-date>2026-01-05T22:04:02.31</meta:creation-date>
    <dc:date>2026-09-03T12:35:55.95</dc:date>
    <dc:creator>Mordechai Doerfer</dc:creator>
    <meta:editing-duration>P4DT3H13M27S</meta:editing-duration>
    <meta:editing-cycles>49</meta:editing-cycles>
    <meta:generator>OpenOffice/4.1.15$Win32 OpenOffice.org_project/4115m2$Build-9813</meta:generator>
    <meta:document-statistic meta:table-count="0" meta:image-count="0" meta:object-count="0" meta:page-count="8" meta:paragraph-count="60" meta:word-count="4015" meta:character-count="27409"/>
  </office:meta>
</office:document-meta>
</file>